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2" svg:font-family="Arial" style:font-family-generic="swiss"/>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style>
    <style:style style:name="P2"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ab-stops>
          <style:tab-stop style:position="2cm"/>
        </style:tab-stops>
      </style:paragraph-properties>
    </style:style>
    <style:style style:name="P3"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ab-stops>
          <style:tab-stop style:position="1.501cm"/>
        </style:tab-stops>
      </style:paragraph-properties>
    </style:style>
    <style:style style:name="P4" style:family="paragraph" style:parent-style-name="Standard">
      <style:paragraph-properties fo:margin-left="0cm" fo:margin-right="-0.002cm" fo:margin-top="0cm" fo:margin-bottom="0cm" loext:contextual-spacing="false" fo:line-height="100%" fo:text-align="center" style:justify-single-word="false" fo:text-indent="1cm" style:auto-text-indent="false"/>
    </style:style>
    <style:style style:name="P5"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000000" style:font-name="Times New Roman" fo:font-size="11.5pt" fo:font-weight="bold" style:font-name-asian="Times New Roman1" style:font-size-asian="11.5pt" style:language-asian="pt" style:country-asian="BR" style:font-weight-asian="bold" style:font-name-complex="Times New Roman1" style:font-size-complex="11.5pt"/>
    </style:style>
    <style:style style:name="P6" style:family="paragraph" style:parent-style-name="Standard">
      <style:paragraph-properties fo:margin-left="0cm" fo:margin-right="-0.002cm" fo:margin-top="0cm" fo:margin-bottom="0cm" loext:contextual-spacing="false" fo:line-height="100%" fo:text-align="center" style:justify-single-word="false" fo:text-indent="1cm" style:auto-text-indent="false"/>
      <style:text-properties fo:color="#000000" style:font-name="Times New Roman" fo:font-size="11.5pt" fo:font-weight="bold" fo:background-color="#ffffff" style:font-name-asian="Times New Roman1" style:font-size-asian="11.5pt" style:language-asian="pt" style:country-asian="BR" style:font-weight-asian="bold" style:font-name-complex="Times New Roman1" style:font-size-complex="11.5pt"/>
    </style:style>
    <style:style style:name="P7"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000000" style:font-name="Times New Roman" fo:font-size="11.5pt" style:font-name-asian="Times New Roman1" style:font-size-asian="11.5pt" style:language-asian="pt" style:country-asian="BR" style:font-name-complex="Times New Roman1" style:font-size-complex="11.5pt"/>
    </style:style>
    <style:style style:name="P8"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000000" style:font-name="Times New Roman" fo:font-size="11.5pt" style:font-size-asian="11.5pt" style:font-name-complex="Times New Roman1" style:font-size-complex="11.5pt"/>
    </style:style>
    <style:style style:name="P9"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000000" style:font-name="Times New Roman" fo:font-size="11.5pt" fo:background-color="#ffffff" style:font-name-asian="Times New Roman1" style:font-size-asian="11.5pt" style:language-asian="pt" style:country-asian="BR" style:font-name-complex="Times New Roman1" style:font-size-complex="11.5pt"/>
    </style:style>
    <style:style style:name="P10" style:family="paragraph" style:parent-style-name="Standard">
      <style:paragraph-properties fo:margin-left="0cm" fo:margin-right="-0.002cm" fo:margin-top="0cm" fo:margin-bottom="0cm" loext:contextual-spacing="false" fo:line-height="100%" fo:text-align="center" style:justify-single-word="false" fo:text-indent="1cm" style:auto-text-indent="false"/>
      <style:text-properties fo:color="#000000" style:font-name="Times New Roman" fo:font-size="11.5pt" fo:background-color="#ffffff" style:font-name-asian="Times New Roman1" style:font-size-asian="11.5pt" style:language-asian="pt" style:country-asian="BR" style:font-name-complex="Times New Roman1" style:font-size-complex="11.5pt"/>
    </style:style>
    <style:style style:name="P11"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000000" style:font-name="Times New Roman" fo:font-size="11.5pt" fo:background-color="#fce5cd" style:font-name-asian="Times New Roman1" style:font-size-asian="11.5pt" style:language-asian="pt" style:country-asian="BR" style:font-name-complex="Times New Roman1" style:font-size-complex="11.5pt"/>
    </style:style>
    <style:style style:name="P12"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ff0000" style:font-name="Times New Roman" fo:font-size="11.5pt" style:font-size-asian="11.5pt" style:font-name-complex="Times New Roman1" style:font-size-complex="11.5pt"/>
    </style:style>
    <style:style style:name="P13"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ff0000" style:font-name="Times New Roman" fo:font-size="11.5pt" fo:background-color="#ffffff" style:font-name-asian="Times New Roman1" style:font-size-asian="11.5pt" style:language-asian="pt" style:country-asian="BR" style:font-name-complex="Times New Roman1" style:font-size-complex="11.5pt"/>
    </style:style>
    <style:style style:name="P14"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ff0000" style:font-name="Times New Roman" fo:font-size="11.5pt" style:font-name-asian="Times New Roman1" style:font-size-asian="11.5pt" style:language-asian="pt" style:country-asian="BR" style:font-name-complex="Times New Roman1" style:font-size-complex="11.5pt"/>
    </style:style>
    <style:style style:name="P15" style:family="paragraph" style:parent-style-name="Standard">
      <style:paragraph-properties fo:margin-left="0cm" fo:margin-right="-0.002cm" fo:margin-top="0cm" fo:margin-bottom="0cm" loext:contextual-spacing="false" fo:line-height="100%" fo:text-align="center" style:justify-single-word="false" fo:text-indent="1cm" style:auto-text-indent="false"/>
      <style:text-properties fo:color="#ff0000" style:font-name="Times New Roman" fo:font-size="11.5pt" fo:font-weight="bold" style:font-name-asian="Times New Roman1" style:font-size-asian="11.5pt" style:language-asian="pt" style:country-asian="BR" style:font-weight-asian="bold" style:font-name-complex="Times New Roman1" style:font-size-complex="11.5pt" style:font-weight-complex="bold"/>
    </style:style>
    <style:style style:name="P16" style:family="paragraph" style:parent-style-name="Standard">
      <style:paragraph-properties fo:margin-left="0cm" fo:margin-right="-0.002cm" fo:margin-top="0cm" fo:margin-bottom="0cm" loext:contextual-spacing="false" fo:line-height="100%" fo:text-align="justify" style:justify-single-word="false" fo:text-indent="1cm" style:auto-text-indent="false"/>
      <style:text-properties fo:color="#ff0000" style:font-name="Times New Roman" fo:font-size="8pt" fo:font-weight="bold" style:font-name-asian="Times New Roman1" style:font-size-asian="8pt" style:language-asian="pt" style:country-asian="BR" style:font-weight-asian="bold" style:font-name-complex="Times New Roman1" style:font-size-complex="8pt" style:font-weight-complex="bold"/>
    </style:style>
    <style:style style:name="P17" style:family="paragraph" style:parent-style-name="Standard" style:master-page-name="Standard">
      <style:paragraph-properties fo:margin-left="0cm" fo:margin-right="-0.002cm" fo:margin-top="0cm" fo:margin-bottom="0cm" loext:contextual-spacing="false" fo:line-height="100%" fo:text-align="justify" style:justify-single-word="false" fo:text-indent="1cm" style:auto-text-indent="false" style:page-number="auto"/>
    </style:style>
    <style:style style:name="P18" style:family="paragraph" style:parent-style-name="Standard">
      <style:paragraph-properties fo:margin-left="8.251cm" fo:margin-right="-0.002cm" fo:margin-top="0cm" fo:margin-bottom="0cm" loext:contextual-spacing="false" fo:line-height="100%" fo:text-align="justify" style:justify-single-word="false" fo:text-indent="0cm" style:auto-text-indent="false"/>
    </style:style>
    <style:style style:name="P19" style:family="paragraph" style:parent-style-name="Standard">
      <style:paragraph-properties fo:margin-left="0cm" fo:margin-right="-0.002cm" fo:margin-top="0cm" fo:margin-bottom="0cm" loext:contextual-spacing="false" fo:line-height="100%" fo:text-align="center" style:justify-single-word="false" fo:text-indent="0cm" style:auto-text-indent="false"/>
    </style:style>
    <style:style style:name="P20" style:family="paragraph" style:parent-style-name="Standard">
      <style:paragraph-properties fo:margin-left="0cm" fo:margin-right="-0.002cm" fo:margin-top="0cm" fo:margin-bottom="0cm" loext:contextual-spacing="false" fo:line-height="100%" fo:text-align="justify" style:justify-single-word="false" fo:text-indent="0cm" style:auto-text-indent="false"/>
      <style:text-properties fo:color="#000000" style:font-name="Times New Roman" fo:font-size="11.5pt" fo:font-weight="bold" fo:background-color="#ea9999" style:font-name-asian="Times New Roman1" style:font-size-asian="11.5pt" style:language-asian="pt" style:country-asian="BR" style:font-weight-asian="bold" style:font-name-complex="Times New Roman1" style:font-size-complex="11.5pt" style:font-weight-complex="bold"/>
    </style:style>
    <style:style style:name="P21" style:family="paragraph" style:parent-style-name="Standard">
      <style:paragraph-properties fo:margin-left="0cm" fo:margin-right="0cm" fo:margin-top="0cm" fo:margin-bottom="0cm" loext:contextual-spacing="false" fo:line-height="100%" fo:text-align="justify" style:justify-single-word="false" fo:text-indent="1cm" style:auto-text-indent="false"/>
    </style:style>
    <style:style style:name="P22"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ab-stops>
          <style:tab-stop style:position="2cm"/>
        </style:tab-stops>
      </style:paragraph-properties>
    </style:style>
    <style:style style:name="P23"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ext-properties fo:color="#ff0000" style:font-name="Times New Roman" fo:font-size="11.5pt" style:font-size-asian="11.5pt" style:font-size-complex="11.5pt"/>
    </style:style>
    <style:style style:name="P24"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ext-properties fo:color="#ff0000" style:font-name="Times New Roman" fo:font-size="11.5pt" fo:font-weight="bold" style:font-size-asian="11.5pt" style:font-weight-asian="bold" style:font-name-complex="Times New Roman1" style:font-size-complex="11.5pt"/>
    </style:style>
    <style:style style:name="P25"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ext-properties fo:color="#000000" style:font-name="Times New Roman" fo:font-size="11.5pt" style:font-size-asian="11.5pt" style:font-size-complex="11.5pt"/>
    </style:style>
    <style:style style:name="P26"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ext-properties fo:color="#000000" style:font-name="Times New Roman" fo:font-size="11.5pt" style:font-size-asian="11.5pt" style:font-name-complex="Times New Roman1" style:font-size-complex="11.5pt"/>
    </style:style>
    <style:style style:name="P27"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ext-properties style:font-name="Times New Roman"/>
    </style:style>
    <style:style style:name="P28"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ext-properties style:font-name="Times New Roman" fo:font-size="11.5pt" style:font-size-asian="11.5pt" style:font-name-complex="Times New Roman1" style:font-size-complex="11.5pt"/>
    </style:style>
    <style:style style:name="P29"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ext-properties style:font-name="Times New Roman" fo:font-size="11.5pt" fo:background-color="#ffffff" style:font-size-asian="11.5pt" style:font-size-complex="11.5pt"/>
    </style:style>
    <style:style style:name="P30" style:family="paragraph" style:parent-style-name="Standard">
      <style:paragraph-properties fo:margin-left="0cm" fo:margin-right="0cm" fo:margin-top="0cm" fo:margin-bottom="0cm" loext:contextual-spacing="false" fo:line-height="100%" fo:text-align="justify" style:justify-single-word="false" fo:text-indent="1cm" style:auto-text-indent="false"/>
      <style:text-properties style:font-name="Times New Roman" fo:font-size="8pt" style:font-size-asian="8pt" style:font-name-complex="Times New Roman1" style:font-size-complex="8pt"/>
    </style:style>
    <style:style style:name="P31" style:family="paragraph" style:parent-style-name="Standard">
      <style:paragraph-properties fo:margin-top="0cm" fo:margin-bottom="0cm" loext:contextual-spacing="false" fo:line-height="100%" fo:text-align="justify" style:justify-single-word="false"/>
      <style:text-properties fo:text-transform="uppercase" style:font-name="Times New Roman" fo:font-size="11.5pt" fo:font-weight="bold" style:font-size-asian="11.5pt" style:font-weight-asian="bold" style:font-size-complex="11.5pt" style:font-weight-complex="bold"/>
    </style:style>
    <style:style style:name="P32" style:family="paragraph" style:parent-style-name="Standard">
      <style:paragraph-properties fo:margin-top="0cm" fo:margin-bottom="0cm" loext:contextual-spacing="false" fo:line-height="100%" fo:text-align="center" style:justify-single-word="false"/>
    </style:style>
    <style:style style:name="P33" style:family="paragraph" style:parent-style-name="Standard">
      <style:paragraph-properties fo:margin-top="0cm" fo:margin-bottom="0cm" loext:contextual-spacing="false" fo:line-height="100%" fo:text-align="justify" style:justify-single-word="false"/>
      <style:text-properties fo:color="#000000" style:font-name="Times New Roman" fo:font-size="11.5pt" style:font-size-asian="11.5pt" style:font-size-complex="11.5pt"/>
    </style:style>
    <style:style style:name="P34" style:family="paragraph" style:parent-style-name="Standard">
      <style:paragraph-properties fo:margin-top="0cm" fo:margin-bottom="0cm" loext:contextual-spacing="false" fo:line-height="100%"/>
      <style:text-properties style:font-name="Times New Roman" fo:font-size="11.5pt" style:font-size-asian="11.5pt" style:font-size-complex="11.5pt"/>
    </style:style>
    <style:style style:name="P35" style:family="paragraph" style:parent-style-name="Header">
      <style:paragraph-properties fo:text-align="end" style:justify-single-word="false"/>
    </style:style>
    <style:style style:name="P36" style:family="paragraph" style:parent-style-name="Normal_20__28_Web_29_">
      <loext:graphic-properties draw:fill="solid" draw:fill-color="#ffffff"/>
      <style:paragraph-properties fo:margin-left="0cm" fo:margin-right="0cm" fo:margin-top="0cm" fo:margin-bottom="0cm" loext:contextual-spacing="false" fo:text-align="justify" style:justify-single-word="false" fo:text-indent="1cm" style:auto-text-indent="false" fo:background-color="#ffffff">
        <style:tab-stops>
          <style:tab-stop style:position="2cm"/>
        </style:tab-stops>
      </style:paragraph-properties>
    </style:style>
    <style:style style:name="P37" style:family="paragraph" style:parent-style-name="Normal_20__28_Web_29_">
      <style:paragraph-properties fo:margin-left="0cm" fo:margin-right="0cm" fo:margin-top="0cm" fo:margin-bottom="0cm" loext:contextual-spacing="false" fo:text-align="justify" style:justify-single-word="false" fo:text-indent="1cm" style:auto-text-indent="false">
        <style:tab-stops>
          <style:tab-stop style:position="2cm"/>
        </style:tab-stops>
      </style:paragraph-properties>
    </style:style>
    <style:style style:name="P38" style:family="paragraph" style:parent-style-name="Normal_20__28_Web_29_">
      <style:paragraph-properties fo:margin-left="0cm" fo:margin-right="0cm" fo:margin-top="0cm" fo:margin-bottom="0cm" loext:contextual-spacing="false" fo:text-align="justify" style:justify-single-word="false" fo:text-indent="1cm" style:auto-text-indent="false"/>
    </style:style>
    <style:style style:name="P39" style:family="paragraph" style:parent-style-name="Normal_20__28_Web_29_">
      <style:paragraph-properties fo:margin-left="0cm" fo:margin-right="0cm" fo:margin-top="0cm" fo:margin-bottom="0cm" loext:contextual-spacing="false" fo:text-align="justify" style:justify-single-word="false" fo:text-indent="1cm" style:auto-text-indent="false">
        <style:tab-stops>
          <style:tab-stop style:position="1.752cm"/>
        </style:tab-stops>
      </style:paragraph-properties>
    </style:style>
    <style:style style:name="P40" style:family="paragraph" style:parent-style-name="Normal_20__28_Web_29_">
      <style:paragraph-properties fo:margin-left="0cm" fo:margin-right="0cm" fo:margin-top="0cm" fo:margin-bottom="0cm" loext:contextual-spacing="false" fo:text-align="justify" style:justify-single-word="false" fo:text-indent="1cm" style:auto-text-indent="false"/>
      <style:text-properties fo:color="#000000" fo:font-size="11.5pt" fo:letter-spacing="0.004cm" style:font-size-asian="11.5pt" style:font-size-complex="11.5pt"/>
    </style:style>
    <style:style style:name="P41" style:family="paragraph" style:parent-style-name="Normal_20__28_Web_29_">
      <style:paragraph-properties fo:margin-left="0cm" fo:margin-right="0cm" fo:margin-top="0cm" fo:margin-bottom="0cm" loext:contextual-spacing="false" fo:text-align="justify" style:justify-single-word="false" fo:text-indent="1cm" style:auto-text-indent="false"/>
      <style:text-properties fo:color="#000000" fo:font-size="11.5pt" style:font-size-asian="11.5pt" style:font-size-complex="11.5pt"/>
    </style:style>
    <style:style style:name="P42" style:family="paragraph" style:parent-style-name="Normal_20__28_Web_29_">
      <style:paragraph-properties fo:margin-left="0cm" fo:margin-right="0cm" fo:margin-top="0cm" fo:margin-bottom="0cm" loext:contextual-spacing="false" fo:text-align="justify" style:justify-single-word="false" fo:text-indent="1cm" style:auto-text-indent="false"/>
      <style:text-properties fo:font-size="11.5pt" style:font-size-asian="11.5pt" style:font-size-complex="11.5pt"/>
    </style:style>
    <style:style style:name="P43" style:family="paragraph" style:parent-style-name="Normal_20__28_Web_29_">
      <style:paragraph-properties fo:margin-left="0cm" fo:margin-right="0cm" fo:margin-top="0cm" fo:margin-bottom="0cm" loext:contextual-spacing="false" fo:text-align="justify" style:justify-single-word="false" fo:text-indent="1cm" style:auto-text-indent="false"/>
      <style:text-properties fo:font-size="6pt" style:font-size-asian="6pt" style:font-size-complex="6pt"/>
    </style:style>
    <style:style style:name="P44" style:family="paragraph" style:parent-style-name="Normal_20__28_Web_29_">
      <style:paragraph-properties fo:margin-left="0cm" fo:margin-right="0cm" fo:margin-top="0cm" fo:margin-bottom="0cm" loext:contextual-spacing="false" fo:text-align="justify" style:justify-single-word="false" fo:text-indent="1cm" style:auto-text-indent="false"/>
      <style:text-properties fo:font-size="9pt" style:font-size-asian="9pt" style:font-size-complex="9pt"/>
    </style:style>
    <style:style style:name="P45" style:family="paragraph" style:parent-style-name="Normal_20__28_Web_29_">
      <style:paragraph-properties fo:margin-left="0cm" fo:margin-right="0cm" fo:margin-top="0cm" fo:margin-bottom="0cm" loext:contextual-spacing="false" fo:text-align="center" style:justify-single-word="false" fo:text-indent="1cm" style:auto-text-indent="false"/>
      <style:text-properties fo:font-size="8pt" style:font-size-asian="8pt" style:font-size-complex="8pt"/>
    </style:style>
    <style:style style:name="P46" style:family="paragraph" style:parent-style-name="Normal_20__28_Web_29_">
      <style:paragraph-properties fo:margin-left="0cm" fo:margin-right="0cm" fo:margin-top="0cm" fo:margin-bottom="0cm" loext:contextual-spacing="false" fo:text-align="center" style:justify-single-word="false" fo:text-indent="1cm" style:auto-text-indent="false"/>
    </style:style>
    <style:style style:name="P47" style:family="paragraph" style:parent-style-name="normal">
      <style:paragraph-properties fo:margin-left="0cm" fo:margin-right="0cm" fo:margin-top="0cm" fo:margin-bottom="0.353cm" loext:contextual-spacing="false" fo:line-height="100%" fo:text-align="justify" style:justify-single-word="false" fo:text-indent="1cm" style:auto-text-indent="false"/>
    </style:style>
    <style:style style:name="P48" style:family="paragraph" style:parent-style-name="normal">
      <style:paragraph-properties fo:margin-left="0cm" fo:margin-right="0cm" fo:margin-top="0cm" fo:margin-bottom="0.353cm" loext:contextual-spacing="false" fo:line-height="100%" fo:text-align="justify" style:justify-single-word="false" fo:text-indent="1cm" style:auto-text-indent="false">
        <style:tab-stops>
          <style:tab-stop style:position="1.752cm"/>
        </style:tab-stops>
      </style:paragraph-properties>
    </style:style>
    <style:style style:name="P49" style:family="paragraph" style:parent-style-name="normal">
      <style:paragraph-properties fo:margin-left="0cm" fo:margin-right="0cm" fo:margin-top="0cm" fo:margin-bottom="0.353cm" loext:contextual-spacing="false" fo:line-height="100%" fo:text-align="justify" style:justify-single-word="false" fo:text-indent="1cm" style:auto-text-indent="false"/>
      <style:text-properties style:font-name="Times New Roman" fo:font-size="11.5pt" style:font-size-asian="11.5pt" style:font-name-complex="Times New Roman1" style:font-size-complex="11.5pt"/>
    </style:style>
    <style:style style:name="P50" style:family="paragraph" style:parent-style-name="normal">
      <style:paragraph-properties fo:margin-left="0cm" fo:margin-right="0cm" fo:margin-top="0cm" fo:margin-bottom="0.353cm" loext:contextual-spacing="false" fo:line-height="100%" fo:text-align="justify" style:justify-single-word="false" fo:text-indent="1cm" style:auto-text-indent="false"/>
      <style:text-properties style:font-name="Times New Roman" fo:font-size="8pt" style:font-size-asian="8pt" style:font-name-complex="Times New Roman1" style:font-size-complex="8pt"/>
    </style:style>
    <style:style style:name="T1" style:family="text">
      <style:text-properties fo:color="#000000" style:font-name="Times New Roman" fo:font-size="11.5pt" fo:font-weight="bold" style:font-name-asian="Times New Roman1" style:font-size-asian="11.5pt" style:language-asian="pt" style:country-asian="BR" style:font-weight-asian="bold" style:font-name-complex="Times New Roman1" style:font-size-complex="11.5pt"/>
    </style:style>
    <style:style style:name="T2" style:family="text">
      <style:text-properties fo:color="#000000" style:font-name="Times New Roman" fo:font-size="11.5pt" fo:font-weight="bold" style:font-size-asian="11.5pt" style:font-weight-asian="bold" style:font-name-complex="Times New Roman1" style:font-size-complex="11.5pt"/>
    </style:style>
    <style:style style:name="T3" style:family="text">
      <style:text-properties fo:color="#000000" style:font-name="Times New Roman" fo:font-size="11.5pt" fo:font-weight="bold" fo:background-color="#ffffff" loext:char-shading-value="0" style:font-name-asian="Times New Roman1" style:font-size-asian="11.5pt" style:language-asian="pt" style:country-asian="BR" style:font-weight-asian="bold" style:font-name-complex="Times New Roman1" style:font-size-complex="11.5pt"/>
    </style:style>
    <style:style style:name="T4" style:family="text">
      <style:text-properties fo:color="#000000" style:font-name="Times New Roman" fo:font-size="11.5pt" style:font-name-asian="Times New Roman1" style:font-size-asian="11.5pt" style:language-asian="pt" style:country-asian="BR" style:font-name-complex="Times New Roman1" style:font-size-complex="11.5pt"/>
    </style:style>
    <style:style style:name="T5" style:family="text">
      <style:text-properties fo:color="#000000" style:font-name="Times New Roman" fo:font-size="11.5pt" style:font-size-asian="11.5pt" style:font-name-complex="Times New Roman1" style:font-size-complex="11.5pt"/>
    </style:style>
    <style:style style:name="T6" style:family="text">
      <style:text-properties fo:color="#000000" style:font-name="Times New Roman" fo:font-size="11.5pt" style:font-size-asian="11.5pt" style:font-name-complex="Times New Roman1" style:font-size-complex="11.5pt"/>
    </style:style>
    <style:style style:name="T7" style:family="text">
      <style:text-properties fo:color="#000000" style:font-name="Times New Roman" fo:font-size="11.5pt" style:font-size-asian="11.5pt" style:font-size-complex="11.5pt"/>
    </style:style>
    <style:style style:name="T8" style:family="text">
      <style:text-properties fo:color="#000000" style:font-name="Times New Roman" fo:font-size="11.5pt" style:font-size-asian="11.5pt" style:font-size-complex="11.5pt"/>
    </style:style>
    <style:style style:name="T9" style:family="text">
      <style:text-properties fo:color="#000000" style:font-name="Times New Roman" fo:font-size="11.5pt" fo:background-color="#ffffff" loext:char-shading-value="0" style:font-name-asian="Times New Roman1" style:font-size-asian="11.5pt" style:language-asian="pt" style:country-asian="BR" style:font-name-complex="Times New Roman1" style:font-size-complex="11.5pt"/>
    </style:style>
    <style:style style:name="T10" style:family="text">
      <style:text-properties fo:color="#000000" style:font-name="Times New Roman" fo:font-size="11.5pt" fo:font-style="italic" fo:background-color="#ffffff" loext:char-shading-value="0" style:font-name-asian="Times New Roman1" style:font-size-asian="11.5pt" style:language-asian="pt" style:country-asian="BR" style:font-style-asian="italic" style:font-name-complex="Times New Roman1" style:font-size-complex="11.5pt"/>
    </style:style>
    <style:style style:name="T11" style:family="text">
      <style:text-properties fo:color="#000000" fo:font-size="11.5pt" fo:letter-spacing="0.004cm" fo:font-weight="normal" style:font-size-asian="11.5pt" style:font-weight-asian="normal" style:font-size-complex="11.5pt" loext:padding="0cm" loext:border="none"/>
    </style:style>
    <style:style style:name="T12" style:family="text">
      <style:text-properties fo:color="#000000" fo:font-size="11.5pt" fo:letter-spacing="0.004cm" style:font-size-asian="11.5pt" style:font-size-complex="11.5pt" loext:padding="0cm" loext:border="none"/>
    </style:style>
    <style:style style:name="T13" style:family="text">
      <style:text-properties fo:color="#000000" fo:font-size="11.5pt" fo:letter-spacing="0.004cm" style:font-size-asian="11.5pt" style:font-size-complex="11.5pt"/>
    </style:style>
    <style:style style:name="T14" style:family="text">
      <style:text-properties fo:color="#000000" fo:font-size="11.5pt" fo:letter-spacing="0.004cm" fo:font-weight="bold" style:font-size-asian="11.5pt" style:font-weight-asian="bold" style:font-size-complex="11.5pt"/>
    </style:style>
    <style:style style:name="T15" style:family="text">
      <style:text-properties fo:color="#000000" fo:font-size="11.5pt" style:font-size-asian="11.5pt" style:font-size-complex="11.5pt"/>
    </style:style>
    <style:style style:name="T16" style:family="text">
      <style:text-properties fo:color="#000000" fo:font-size="11.5pt" fo:font-weight="bold" style:font-size-asian="11.5pt" style:font-weight-asian="bold" style:font-size-complex="11.5pt"/>
    </style:style>
    <style:style style:name="T17" style:family="text">
      <style:text-properties fo:color="#ff0000" style:font-name="Times New Roman" fo:font-size="11.5pt" fo:font-style="italic" fo:font-weight="bold" fo:background-color="#ffffff" loext:char-shading-value="0" style:font-name-asian="Times New Roman1" style:font-size-asian="11.5pt" style:language-asian="pt" style:country-asian="BR" style:font-style-asian="italic" style:font-weight-asian="bold" style:font-name-complex="Times New Roman1" style:font-size-complex="11.5pt"/>
    </style:style>
    <style:style style:name="T18" style:family="text">
      <style:text-properties style:font-name="Times New Roman" fo:font-size="11.5pt" style:font-name-asian="Times New Roman1" style:font-size-asian="11.5pt" style:language-asian="pt" style:country-asian="BR" style:font-name-complex="Times New Roman1" style:font-size-complex="11.5pt"/>
    </style:style>
    <style:style style:name="T19" style:family="text">
      <style:text-properties style:font-name="Times New Roman" fo:font-size="11.5pt" fo:font-style="italic" style:font-name-asian="Times New Roman1" style:font-size-asian="11.5pt" style:language-asian="pt" style:country-asian="BR" style:font-style-asian="italic" style:font-name-complex="Times New Roman1" style:font-size-complex="11.5pt"/>
    </style:style>
    <style:style style:name="T20" style:family="text">
      <style:text-properties style:font-name="Times New Roman" fo:font-size="11.5pt" fo:background-color="#ffffff" loext:char-shading-value="0" style:font-name-asian="Times New Roman1" style:font-size-asian="11.5pt" style:language-asian="pt" style:country-asian="BR" style:font-name-complex="Times New Roman1" style:font-size-complex="11.5pt"/>
    </style:style>
    <style:style style:name="T21" style:family="text">
      <style:text-properties style:font-name="Times New Roman" fo:font-size="11.5pt" style:font-size-asian="11.5pt" style:font-name-complex="Times New Roman1" style:font-size-complex="11.5pt"/>
    </style:style>
    <style:style style:name="T22" style:family="text">
      <style:text-properties style:font-name="Times New Roman" fo:font-size="11.5pt" style:font-size-asian="11.5pt" style:font-size-complex="11.5pt"/>
    </style:style>
    <style:style style:name="T23" style:family="text">
      <style:text-properties style:font-name="Times New Roman" fo:font-size="11.5pt" fo:font-weight="bold" style:font-size-asian="11.5pt" style:font-weight-asian="bold" style:font-name-complex="Times New Roman1" style:font-size-complex="11.5pt"/>
    </style:style>
    <style:style style:name="T24" style:family="text">
      <style:text-properties style:font-name="Times New Roman" fo:font-size="8pt" style:font-size-asian="8pt" style:font-name-complex="Times New Roman1" style:font-size-complex="8pt"/>
    </style:style>
    <style:style style:name="T25" style:family="text">
      <style:text-properties fo:text-transform="uppercase" fo:color="#000000" fo:font-size="11.5pt" fo:font-style="italic" fo:background-color="#ffffff" loext:char-shading-value="0" style:font-size-asian="11.5pt" style:font-style-asian="italic" style:font-size-complex="11.5pt"/>
    </style:style>
    <style:style style:name="T26" style:family="text">
      <style:text-properties fo:text-transform="uppercase" fo:color="#000000" style:font-name="Times New Roman" fo:font-size="11.5pt" fo:font-weight="bold" style:font-size-asian="11.5pt" style:font-weight-asian="bold" style:font-size-complex="11.5pt" style:font-weight-complex="bold"/>
    </style:style>
    <style:style style:name="T27" style:family="text">
      <style:text-properties fo:text-transform="uppercase" style:font-name="Times New Roman" fo:font-size="11.5pt" fo:font-weight="bold" style:font-size-asian="11.5pt" style:font-weight-asian="bold" style:font-size-complex="11.5pt"/>
    </style:style>
    <style:style style:name="T28" style:family="text">
      <style:text-properties fo:text-transform="uppercase" style:font-name="Times New Roman" fo:font-size="11.5pt" fo:font-weight="bold" style:font-size-asian="11.5pt" style:font-weight-asian="bold" style:font-size-complex="11.5pt" style:font-weight-complex="bold"/>
    </style:style>
    <style:style style:name="T29" style:family="text">
      <style:text-properties fo:font-size="11.5pt" style:font-size-asian="11.5pt" style:font-size-complex="11.5pt"/>
    </style:style>
    <style:style style:name="T30" style:family="text">
      <style:text-properties fo:font-size="11.5pt" fo:font-style="italic" style:font-size-asian="11.5pt" style:font-style-asian="italic" style:font-size-complex="11.5pt"/>
    </style:style>
    <style:style style:name="T31" style:family="text">
      <style:text-properties fo:font-size="8pt" style:font-size-asian="8pt" style:font-size-complex="8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text:span text:style-name="T1">DECRETO Nº 18.602, DE 20 DE MAIO DE 2019.</text:span></text:p>
      <text:p text:style-name="P1"><text:span text:style-name="T1"><text:s/></text:span></text:p>
      <text:p text:style-name="P5"/>
      <text:p text:style-name="P18"><text:span text:style-name="T1">Regulamenta a Lei Municipal nº 5.324, de 7 de janeiro de 2019, que “Disciplina o uso do Sistema Viário Urbano Municipal, para a exploração do serviço de transporte remunerado privado individual de passageiros, prestado pelas Operadoras de Tecnologia de Transporte - OTTs, e dá outras providências”.</text:span></text:p>
      <text:p text:style-name="P7"/>
      <text:p text:style-name="P7"/>
      <text:p text:style-name="P1"><text:span text:style-name="T1">O</text:span><text:span text:style-name="T4"> </text:span><text:span text:style-name="T1">PREFEITO MUNICIPAL DE TERESINA</text:span><text:span text:style-name="T4">, Estado do Piauí, no uso das atribuições legais que lhe confere o art. 71, incisos III e XXV, da Lei Orgânica do Município de Teresina; com base nos arts. 11-A e 18, I, da Lei Federal nº 12.587, de 3 de janeiro de 2012 (Diretrizes da Política Nacional de Mobilidade Urbana), com modificações posteriores, em especial pela Lei Federal nº 13.640, de 26 de março de 2018 (Regulamenta o Transporte Remunerado Privado Individual de Passageiros); e tendo em vista o que consta da Lei Municipal nº 5.324, de 7 de janeiro de 2019, e</text:span></text:p>
      <text:p text:style-name="P7"/>
      <text:p text:style-name="P1"><text:span text:style-name="T1">CONSIDERANDO</text:span><text:span text:style-name="T4"> que </text:span><text:span text:style-name="T5">o transporte individual privado de passageiros ganhou novos contornos com a chegada de aplicativos baseados em plataformas tecnológicas, gerando enorme discussão acerca da sua natureza jurídica, bem como da qualidade do serviço prestado;</text:span></text:p>
      <text:p text:style-name="P8"/>
      <text:p text:style-name="P1"><text:span text:style-name="T2">CONSIDERANDO</text:span><text:span text:style-name="T5"> que a União editou a Lei Federal nº 13.640/2018, que, alterando a Lei que estabelece a Política Nacional de Mobilidade Urbana (Lei Federal nº 12.587/2012), regulamentou, em âmbito nacional, o chamado transporte remunerado privado individual de passageiros, realizado via aplicativos;</text:span></text:p>
      <text:p text:style-name="P8"/>
      <text:p text:style-name="P1"><text:span text:style-name="T2">CONSIDERANDO</text:span><text:span text:style-name="T5"> que compete exatamente aos Municípios e ao Distrito Federal, por força da já citada Lei Federal nº 13.640/2018, a regulamentação do serviço de transporte remunerado privado individual de passageiros, a fim de contemplar o transporte por aplicativo;</text:span></text:p>
      <text:p text:style-name="P8"/>
      <text:p text:style-name="P1"><text:span text:style-name="T2">CONSIDERANDO,</text:span><text:span text:style-name="T5"> por fim, que o Município de Teresina, em obediência às já mencionadas Leis Federais, e buscando equilibrar a atividade de transporte remunerado privado individual de passageiros por aplicativos, criando, assim, um ambiente harmonioso entre todos os transportadores de passageiros, editou a Lei nº 5.324/2019, que </text:span><text:span text:style-name="T4">“Disciplina o uso do Sistema Viário Urbano Municipal, para a exploração do serviço de transporte remunerado privado individual de passageiros, prestado pelas Operadoras de Tecnologia de Transporte - OTTs, e dá outras providências”, </text:span></text:p>
      <text:p text:style-name="P9"/>
      <text:p text:style-name="P19"><text:span text:style-name="T3">DECRETA:</text:span></text:p>
      <text:p text:style-name="P7"/>
      <text:p text:style-name="P1"><text:span text:style-name="T9">Art. 1º Fica regulamentada a Lei Municipal nº 5.324, de 07.01.2019, </text:span><text:span text:style-name="T4">que “Disciplina o uso do Sistema Viário Urbano Municipal, para a exploração do serviço de transporte remunerado privado individual de passageiros, prestado pelas Operadoras de Tecnologia de Transporte - OTTs, e dá outras providências”, </text:span><text:span text:style-name="T9">passando a disciplinar os seus respectivos procedimentos administrativos, conforme o disposto neste Decreto.</text:span></text:p>
      <text:p text:style-name="P7"/>
      <text:p text:style-name="P6"/>
      <text:p text:style-name="P6"/>
      <text:p text:style-name="P10"><text:soft-page-break/></text:p>
      <text:p text:style-name="P4"><text:span text:style-name="T9">CAPÍTULO I</text:span></text:p>
      <text:p text:style-name="P4"><text:span text:style-name="T4">DO</text:span><text:span text:style-name="T9"> SERVIÇO DE TRANSPORTE REMUNERADO</text:span></text:p>
      <text:p text:style-name="P4"><text:span text:style-name="T9">PRIVADO INDIVIDUAL DE PASSAGEIROS </text:span></text:p>
      <text:p text:style-name="P7"/>
      <text:p text:style-name="P1"><text:span text:style-name="T9">Art. 2º O direito ao uso intensivo de Viário Urbano do Município de Teresina, para a exploração do serviço de transporte remunerado privado individual de passageiros, por intermédio de veículos, somente será conferido a motoristas previamente credenciados nas Operadoras de Tecnologia de Transporte - OTTs, devendo, ainda, todas as informações serem repassadas ao Poder Público Municipal, por meio da Superintendência Municipal de Transportes e Trânsito - STRANS.</text:span></text:p>
      <text:p text:style-name="P9"/>
      <text:p text:style-name="P1"><text:span text:style-name="T5">§ 1º A condição de </text:span><text:span text:style-name="T9">Operadoras de Tecnologia de Transporte - OTT</text:span><text:span text:style-name="T5"> é restrita às Plataformas Digitais de Transporte credenciadas no Município de Teresina, por meio da Superintendência Municipal de Transportes e Trânsito - STRANS, e que sejam responsáveis pela intermediação entre os motoristas prestadores do serviço e os seus usuários, cujo credenciamento deverá atender ao definido no art. 5º, deste Decreto.</text:span></text:p>
      <text:p text:style-name="P12"/>
      <text:p text:style-name="P1"><text:span text:style-name="T5">§ 2º O uso do viário, </text:span><text:span text:style-name="T9">para a exploração do serviço de transporte remunerado privado individual de passageiros,</text:span><text:span text:style-name="T5"> fica restrito às chamadas realizadas por meio dos aplicativos geridos pelas </text:span><text:span text:style-name="T9">Operadoras de Tecnologia de Transporte - OTTs</text:span><text:span text:style-name="T5">, assegurada a não discriminação de usuários e a promoção do amplo acesso ao serviço, sem prejuízo da possibilidade de exclusão regulamentar por motivo de justa causa.</text:span></text:p>
      <text:p text:style-name="P13"/>
      <text:p text:style-name="P1"><text:span text:style-name="T9">§ 3º É permitida a prestação do serviço de transporte remunerado privado individual de passageiros de forma compartilhada com o número legal de passageiros permitido no veículo, contando com o motorista.</text:span></text:p>
      <text:p text:style-name="P9"/>
      <text:p text:style-name="P21"><text:span text:style-name="T9">Art. 3º As OTTs credenciadas para este serviço, no Município de Teresina, </text:span><text:span text:style-name="T4">deverão manter unidade física para atendimento e operação dos serviços prestados, compatível com o tamanho de sua operação na Cidade, em local de fácil acesso, devendo compartilhar, com o Poder Públ</text:span><text:span text:style-name="T9">ico Municipal, por meio da STRANS, os dados necessários ao controle e à regulamentação de políticas públicas de mobilidade urbana, nos termos da Lei nº 5.324/2019, </text:span><text:span text:style-name="T7">sendo que os dados serão armazenados por, no mínimo, 60 (sessenta) meses, contendo:</text:span></text:p>
      <text:p text:style-name="P23"/>
      <text:p text:style-name="P22"><text:span text:style-name="T7">I -<text:tab/>origem e destino da viagem;</text:span></text:p>
      <text:p text:style-name="P22"><text:span text:style-name="T7">II -<text:tab/>tempo de duração e distância do trajeto;</text:span></text:p>
      <text:p text:style-name="P22"><text:span text:style-name="T7">III -<text:tab/>tempo de espera para a chegada do veículo;</text:span></text:p>
      <text:p text:style-name="P22"><text:span text:style-name="T7">IV -<text:tab/>mapa do trajeto;</text:span></text:p>
      <text:p text:style-name="P22"><text:span text:style-name="T7">V -<text:tab/>itens do preço pago;</text:span></text:p>
      <text:p text:style-name="P22"><text:span text:style-name="T7">VI -<text:tab/>avaliação do serviço prestado pelo passageiro; </text:span></text:p>
      <text:p text:style-name="P22"><text:span text:style-name="T7">VII -<text:tab/>identificação do condutor;</text:span></text:p>
      <text:p text:style-name="P22"><text:span text:style-name="T7">VIII -<text:tab/>identificação do veículo;</text:span></text:p>
      <text:p text:style-name="P22"><text:span text:style-name="T7">IX -<text:tab/>valor total cobrado pela corrida;</text:span></text:p>
      <text:p text:style-name="P22"><text:span text:style-name="T7">X -<text:tab/>valor do preço público devido por cada corrida realizada;</text:span></text:p>
      <text:p text:style-name="P22"><text:span text:style-name="T7">XI -<text:tab/>outros dados solicitados pelo Município de Teresina, necessários para o controle e a regulação de políticas públicas de mobilidade urbana. </text:span></text:p>
      <text:p text:style-name="P7"/>
      <text:p text:style-name="P7"/>
      <text:p text:style-name="P7"/>
      <text:p text:style-name="P1"><text:soft-page-break/><text:span text:style-name="T5">§ 1º As OTTs poderão, também, disponibilizar aos motoristas credenciados a possibilidade de cancelamento da viagem em razão de segurança, sem qualquer tipo de penalização, desde que devidamente justificado o cancelamento no aplicativo, e resguardado o direito de reclamação do usuário.</text:span></text:p>
      <text:p text:style-name="P9"/>
      <text:p text:style-name="P1"><text:span text:style-name="T9">§ 2º No que se refere aos dados sobre as viagens realizadas pelas OTTs, previstos nos incisos I a XI, do art. 3º, deste Decreto, estas compartilharão, mensalmente, até o 5º (quinto) dia do mês subsequente, com a Prefeitura Municipal de Teresina, por meio da STRANS, os dados agregados padronizados e não personalizáveis referentes às viagens do mês anterior.</text:span></text:p>
      <text:p text:style-name="P7"/>
      <text:p text:style-name="P1"><text:span text:style-name="T9">§ 3º Recebidas as informações, no prazo a que se refere o § 2º, deste artigo, o Poder Público, por meio da STRANS, poderá solicitar informações adicionais visando esclarecer eventuais dúvidas operacionais que surgirem.</text:span></text:p>
      <text:p text:style-name="P1"><text:span text:style-name="T9"><text:s/></text:span></text:p>
      <text:p text:style-name="P1"><text:span text:style-name="T4">Art. 4º O número de veículos credenciados, pelas OTTs, será o correspondente ao número de veículos que já estavam nas respectivas plataformas, na data da publicação da Lei nº 5.324, de 07.01.2019.</text:span></text:p>
      <text:p text:style-name="P11"/>
      <text:p text:style-name="P1"><text:span text:style-name="T18">§ 1º O quantitativo previsto no </text:span><text:span text:style-name="T19">caput</text:span><text:span text:style-name="T18">, do art. 5º, da Lei nº 5.324/2019, bem como no art. 4º, deste Decreto, poderá ser majorado após estudo técnico de viabilidade realizado pelo Poder Executivo Municipal, por intermédio da STRANS, e mediante o recebimento de informações de número de veículos credenciados nas OTTs. </text:span></text:p>
      <text:p text:style-name="P14"/>
      <text:p text:style-name="P1"><text:span text:style-name="T4">§ 2º Na definição do número de veículos credenciados não se computarão os taxistas que se cadastrarem perante as OTTs.</text:span><text:span text:style-name="T9"> </text:span></text:p>
      <text:p text:style-name="P9"/>
      <text:p text:style-name="P1"><text:span text:style-name="T9">Art. 5º Constituem requisitos para o credenciamento das OTTs, junto ao Poder Executivo Municipal, através da STRANS, a apresentação, no mínimo, da seguinte documentação: </text:span></text:p>
      <text:p text:style-name="P9"/>
      <text:p text:style-name="P2"><text:span text:style-name="T9">I -<text:tab/>listagem de veículos credenciados que estejam ativos na OTT;</text:span></text:p>
      <text:p text:style-name="P2"><text:span text:style-name="T9">II -<text:tab/>banco de dados dos motoristas credenciados na OTT, com o respectivo veículo utilizado, que deverá ser atualizada mensalmente;</text:span></text:p>
      <text:p text:style-name="P2"><text:span text:style-name="T9">III -<text:tab/>contrato com empresa especializada na prestação do Curso de Formação de que trata o</text:span><text:span text:style-name="T4"> inciso II, do art. 16, da Lei Municipal nº 5.324/2019, ou, alternativamente, documentação comprobatória de que atende às exigências da Resolução nº 456/2013-CONTRAN, no caso do Curso ser ministrado pela própria OTT;</text:span></text:p>
      <text:p text:style-name="P2"><text:span text:style-name="T9">IV -<text:tab/>ato constitutivo, estatuto ou contrato social em vigor devidamente registrado;</text:span></text:p>
      <text:p text:style-name="P2"><text:span text:style-name="T9">V -<text:tab/>comprovante de inscrição no </text:span><text:span text:style-name="T20">Cadastro Nacional de Pessoas Jurídicas (CNPJ)</text:span><text:span text:style-name="T9">;</text:span></text:p>
      <text:p text:style-name="P2"><text:span text:style-name="T9">VI -<text:tab/>Certidão Negativa de Débitos junto às Fazendas Federal, Estadual e do Município de Teresina;</text:span></text:p>
      <text:p text:style-name="P2"><text:span text:style-name="T9">VII -<text:tab/>Certidão Negativa de Débitos relativa à Seguridade Social e ao Fundo de Garantia por Tempo de Serviço - FGTS;</text:span></text:p>
      <text:p text:style-name="P2"><text:span text:style-name="T9">VIII -<text:tab/></text:span><text:span text:style-name="T4">Certidão</text:span><text:span text:style-name="T9"> Negativa de Débitos perante a Justiça do Trabalho.</text:span></text:p>
      <text:p text:style-name="P9"/>
      <text:p text:style-name="P1"><text:span text:style-name="T9">§ 1º O credenciamento das OTTs, junto ao Poder Executivo Municipal, através da STRANS, terá validade de 60 (sessenta) meses, devendo ser requerida sua renovação com antecedência mínima de 30 (trinta) dias, contados da data do seu vencimento, e nos termos do § 1º, do art. 6º, da Lei Municipal nº 5.324/2019.</text:span></text:p>
      <text:p text:style-name="P13"/>
      <text:p text:style-name="P1"><text:soft-page-break/><text:span text:style-name="T9">§ 2º O credenciamento da OTT será suspenso e posteriormente cancelado no caso de não renovação no prazo previsto no § 1º, do art. 5º, deste Decreto.</text:span></text:p>
      <text:p text:style-name="P9"/>
      <text:p text:style-name="P1"><text:span text:style-name="T9">§ 3º As normas de credenciamento das OTTs poderão ser acrescidas ou modificadas por ato do Poder Executivo Municipal, em consonância com a Lei nº 5.324/2019.</text:span></text:p>
      <text:p text:style-name="P9"/>
      <text:p text:style-name="P1"><text:span text:style-name="T9">Art. 6º Obedecendo as disposições deste Decreto, bem como da Lei nº 5.324/2019, será iniciado, junto à STRANS, o procedimento de credenciamento das OTTs, após a entrega da documentação de que trata o art. 5º, deste Regulamento.</text:span></text:p>
      <text:p text:style-name="P9"/>
      <text:p text:style-name="P1"><text:span text:style-name="T9">§ 1º Ato normativo da STRANS definirá os critérios para fixação e distribuição dos quantitativos de motoristas a serem credenciados em cada uma das OTTs, as quais iniciaram o procedimento de credenciamento junto ao Município de Teresina.</text:span></text:p>
      <text:p text:style-name="P9"/>
      <text:p text:style-name="P1"><text:span text:style-name="T9">§ 2º O procedimento de credenciamento, a que se refere este artigo, será concluído após a análise dos dados fornecidos pelas OTTs e com a fixação, pela STRANS, do quantitativo de motoristas credenciados em cada OTT para atuarem no Município de Teresina.</text:span></text:p>
      <text:p text:style-name="P9"/>
      <text:p text:style-name="P1"><text:span text:style-name="T9">Art. 7º A autorização do uso intensivo do viário urbano, para exploração do serviço de transporte remunerado privado individual de passageiros, por intermédio de veículos, é condicionada a motoristas credenciados nas OTTs, cujas informações tenham sido devidamente repassadas ao Poder Público Municipal, por intermédio da STRANS, e que satisfaçam os seguintes requisitos: </text:span></text:p>
      <text:p text:style-name="P13"/>
      <text:p text:style-name="P36"><text:span text:style-name="Strong"><text:span text:style-name="T11">I</text:span></text:span><text:span text:style-name="Strong"><text:span text:style-name="T12"> </text:span></text:span><text:span text:style-name="T14">-<text:tab/></text:span><text:span text:style-name="T13">possuir Carteira Nacional de Habilitação com autorização para exercer atividade remunerada;</text:span></text:p>
      <text:p text:style-name="P36"><text:span text:style-name="T13">II -<text:tab/>comprovar aprovação em Curso de Formação com conteúdo mínimo a ser definido pela Prefeitura, em consonância com a legislação vigente acerca da matéria;</text:span></text:p>
      <text:p text:style-name="P36"><text:span text:style-name="T13">III -<text:tab/>comprovar a contratação de seguro que cubra acidentes de passageiros (APP) e Seguro Obrigatório (DPVAT);</text:span></text:p>
      <text:p text:style-name="P36"><text:span text:style-name="T13">IV -<text:tab/>apresentar Certidão Negativa Criminal;</text:span></text:p>
      <text:p text:style-name="P37"><text:span text:style-name="revogado"><text:span text:style-name="T15">V -<text:tab/>estar inscrito como segurado do Instituto Nacional da Seguridade Social - INSS, na condição de contribuinte individual, devendo estar adimplente com as contribuições, conforme determina a Lei Federal nº 12.587/2012, com modificações posteriores;</text:span></text:span></text:p>
      <text:p text:style-name="P36"><text:span text:style-name="T13">VI -<text:tab/>operar veículo motorizado com capacidade de até 6 (seis) ocupantes, com, no máximo, 8 (oito) anos de fabricação, e mais 1 (um) ano de prazo para troca do veículo após o mesmo atingir a idade de 8 (oito) anos, sendo que </text:span><text:span text:style-name="revogado"><text:span text:style-name="T15">o veículo deve ser licenciado no Município de Teresina/PI, devendo os motoristas das OTTs, no tocante ao licenciamento, se adequarem no prazo de até 1 (um) ano, contando a partir da data da publicação da Lei nº 5.324/2019; </text:span></text:span></text:p>
      <text:p text:style-name="P36"><text:span text:style-name="T13">VII -<text:tab/>que tenha sido submetido à vistoria anual, realizada através das Instituições Técnicas Licenciadas - ITLs ou Entidades Técnicas Paraestatais - ETPs, com estabelecimento na cidade de Teresina, credenciados na forma da Resolução 232, do Conselho Nacional de Trânsito - CONTRAN e do Departamento Nacional de Trânsito - DENATRAN; </text:span></text:p>
      <text:p text:style-name="P37"><text:span text:style-name="T13">VIII -<text:tab/>a identidade visual dos veículos credenciados, para prestar o serviço remunerado de transporte individual de passageiros, consistirá em adesivo removível e será regulamentado por Portaria da STRANS.</text:span></text:p>
      <text:p text:style-name="P40"/>
      <text:p text:style-name="P21"><text:span text:style-name="T7">§ 1º O Curso de que trata o inciso II, deste artigo, deverá ser realizado por instituições aprovadas pelo Poder Público, na forma da legislação vigente.</text:span></text:p>
      <text:p text:style-name="P25"/>
      <text:p text:style-name="P1"><text:soft-page-break/><text:span text:style-name="T9">§</text:span><text:span text:style-name="T4"> 2º </text:span><text:span text:style-name="T9">O referido Curso será ministrado de forma presencial, desde que previamente homologado pela STRANS.</text:span></text:p>
      <text:p text:style-name="P25"/>
      <text:p text:style-name="P21"><text:span text:style-name="T7">§ 3º A aprovação obtida pelo motorista, em um único Curso que cumpra os requisitos definidos nesta Lei, será válida para credenciamento em qualquer OTT.</text:span></text:p>
      <text:p text:style-name="P25"/>
      <text:p text:style-name="P21"><text:span text:style-name="T7">§ 4º O credenciamento dos motoristas terá validade de 24 (vinte e quatro) meses, a partir da finalização do credenciamento pela STRANS, podendo ser renovado, desde que atendidos os critérios fixados neste Decreto, em consonância com a Lei nº 5.324/2019.</text:span></text:p>
      <text:p text:style-name="P23"/>
      <text:p text:style-name="P1"><text:span text:style-name="T9">§ 5º Caso haja a substituição de um veículo vinculado a um motorista, este novo veículo deverá ser vistoriado, mesmo se o veículo anterior já houver passado pelo mesmo procedimento.</text:span></text:p>
      <text:p text:style-name="P25"/>
      <text:p text:style-name="P1"><text:span text:style-name="T9">§ 6º No caso do inciso IV, deste artigo, será negado o credenciamento se for verificado pela OTT ou se constar da Certidão apresentada:</text:span></text:p>
      <text:p text:style-name="P14"/>
      <text:p text:style-name="P3"><text:span text:style-name="T9">a)<text:tab/>condenação por crime doloso;</text:span></text:p>
      <text:p text:style-name="P3"><text:span text:style-name="T9">b)<text:tab/>condenação por crime culposo, se reincidente, até 3 (três) vezes num período de 4 (quatro) anos;</text:span></text:p>
      <text:p text:style-name="P3"><text:span text:style-name="T9">c)<text:tab/>registro de distribuição criminal relativamente aos crimes de homicídio, roubo, estupro e corrupção de menores; e</text:span></text:p>
      <text:p text:style-name="P3"><text:span text:style-name="T9">d)<text:tab/>condenação por crime de trânsito de qualquer espécie.</text:span></text:p>
      <text:p text:style-name="P27"/>
      <text:p text:style-name="P1"><text:span text:style-name="T9">Art. 8º Compete à OTT credenciada para operar o serviço, de que trata este Decreto, dentre outros:</text:span></text:p>
      <text:p text:style-name="P14"/>
      <text:p text:style-name="P2"><text:span text:style-name="T9">I -<text:tab/>credenciar os veículos e motoristas prestadores dos serviços, mantendo atualizados os seus dados cadastrais, e, após, encaminhá-los à STRANS, atendendo os requisitos mínimos de segurança, conforto, higiene e qualidade;</text:span></text:p>
      <text:p text:style-name="P37"><text:span text:style-name="revogado"><text:span text:style-name="T15">II -<text:tab/>prestar informações relativas aos seus credenciados, quando solicitadas pelo Poder Público;</text:span></text:span></text:p>
      <text:p text:style-name="P37"><text:span text:style-name="revogado"><text:span text:style-name="T15">III -<text:tab/>guardar sigilo quanto às informações pessoais dos passageiros, sendo vedada a sua divulgação, comercialização ou utilização para fins alheios à operação das OTTs;</text:span></text:span></text:p>
      <text:p text:style-name="P37"><text:span text:style-name="revogado"><text:span text:style-name="T15">IV -<text:tab/>não permitir a operação de veículos e condutores não credenciados ou suspensos;</text:span></text:span></text:p>
      <text:p text:style-name="P37"><text:span text:style-name="revogado"><text:span text:style-name="T15">V -<text:tab/>não permitir a prestação do serviço, no Município de Teresina, por prestador não credenciado junto à OTT;</text:span></text:span></text:p>
      <text:p text:style-name="P37"><text:span text:style-name="revogado"><text:span text:style-name="T15">VI -<text:tab/>emitir ao passageiro a Nota ou documento fiscal;</text:span></text:span></text:p>
      <text:p text:style-name="P37"><text:span text:style-name="revogado"><text:span text:style-name="T15">VII -<text:tab/>não permitir que o condutor opere em veículo diferente daquele para o qual foi credenciado;</text:span></text:span></text:p>
      <text:p text:style-name="P2"><text:span text:style-name="revogado"><text:span text:style-name="T5">VIII -<text:tab/>dar, aos usuários, a oportunidade de indicar se precisam de veículo adaptado para pessoas em cadeiras de rodas.</text:span></text:span></text:p>
      <text:p text:style-name="P12"><text:span text:style-name="revogado"/></text:p>
      <text:p text:style-name="P4"><text:span text:style-name="T9">CAPÍTULO II</text:span></text:p>
      <text:p text:style-name="P4"><text:span text:style-name="T4">DO PREÇO PÚBLICO</text:span></text:p>
      <text:p text:style-name="P20"/>
      <text:p text:style-name="P38"><text:span text:style-name="T15">Art. 9º Fica estabelecido como o preço público, a ser pago por empresa Operadora de Tecnologia de Transporte - OTT, o valor resultante da aplicação da alíquota de 1% (um por cento) sobre o preço total de cada viagem.</text:span></text:p>
      <text:p text:style-name="P41"/>
      <text:p text:style-name="P38"><text:soft-page-break/><text:span text:style-name="T15">§ 1º</text:span><text:span text:style-name="T16"> </text:span><text:span text:style-name="T15">A empresa operadora deverá pagar o preço público de que trata o art. 9º, deste Decreto, em relação ao total de viagens realizadas em cada mês.</text:span></text:p>
      <text:p text:style-name="P41"/>
      <text:p text:style-name="P21"><text:span text:style-name="T5">§ 2º O valor devido, a título de preço público, deverá ser apurado mensalmente e recolhido até o 5º (quinto) dia útil do mês subsequente, mediante guia de recolhimento eletrônica.</text:span></text:p>
      <text:p text:style-name="P26"/>
      <text:p text:style-name="P21"><text:span text:style-name="T7">§ 3º A cobrança do preço público previsto no art. 9º, deste Decreto, dar-se-á sem prejuízo da incidência de tributação específica. </text:span></text:p>
      <text:p text:style-name="P24"/>
      <text:p text:style-name="P21"><text:span text:style-name="T7">Art. 10. O preço público poderá ser alterado como instrumento regulatório, destinado a controlar a utilização do espaço público, e a ordenar a exploração adicional do viário urbano de acordo com a política de mobilidade e outras políticas de interesse municipal.</text:span></text:p>
      <text:p text:style-name="P28"/>
      <text:p text:style-name="P21"><text:span text:style-name="T5">Art. 11. </text:span><text:span text:style-name="T21">A OTT deverá permitir que o Poder Executivo Municipal, por meio da Secretaria Municipal de Finanças - SEMF, proceda à auditoria do sistema e dos dados relativos às viagens realizadas pelos veículos credenciados.</text:span></text:p>
      <text:p text:style-name="P30"/>
      <text:p text:style-name="P21"><text:span text:style-name="T21">Parágrafo único. Na hipótese de divergência entre os valores declarados pela OTT, a título de preço público, e os aferidos pelo Poder Executivo Municipal, prevalecerão estes últimos, com os seguintes acréscimos sobre a diferença apurada: </text:span></text:p>
      <text:p text:style-name="P30"/>
      <text:p text:style-name="P48"><text:span text:style-name="T21">I -<text:tab/>multa de 30% (trinta por cento);</text:span></text:p>
      <text:p text:style-name="P48"><text:span text:style-name="T21">II -<text:tab/>juros de mora de 1% (um por cento) ao mês, incidentes a partir do mês seguinte ao qual o preço público apurado deveria ter sido pago;</text:span></text:p>
      <text:p text:style-name="P48"><text:span text:style-name="T21">III -<text:tab/>atualização monetária com base na variação anual do Índice de Preço ao Consumidor Amplo Especial - IPCA-E), calculado pelo Instituto Brasileiro de Geografia e Estatística - IBGE, ou outro índice que por lei municipal vier a substituí-lo, sem prejuízo das penalidades cabíveis.</text:span></text:p>
      <text:p text:style-name="P49"/>
      <text:p text:style-name="P47"><text:span text:style-name="T21">Art. 12.</text:span><text:span text:style-name="T23"> </text:span><text:span text:style-name="T21">A falta de recolhimento do preço público, no prazo estabelecido neste Decreto, implicará na cobrança de multa moratória, juros moratórios e atualização monetária do valor devido.</text:span></text:p>
      <text:p text:style-name="P50"/>
      <text:p text:style-name="P47"><text:span text:style-name="T21">§ 1º Ocorrendo atraso no pagamento do preço público, será aplicada multa de 0,33% (trinta e três centésimos por cento) do valor do preço público devido, por dia de atraso, limitada a 20% (vinte por cento).</text:span></text:p>
      <text:p text:style-name="P50"/>
      <text:p text:style-name="P47"><text:span text:style-name="T21">§ 2º Os juros moratórios incidirão a partir do 1º (primeiro) dia após o vencimento do débito.</text:span></text:p>
      <text:p text:style-name="P47"><text:span text:style-name="T24"><text:s/></text:span></text:p>
      <text:p text:style-name="P47"><text:span text:style-name="T21">§ 3º O percentual de juros de mora será de 1% (um por cento) ao mês, ou fração de mês. </text:span></text:p>
      <text:p text:style-name="P47"><text:span text:style-name="T24"><text:s/></text:span></text:p>
      <text:p text:style-name="P47"><text:bookmark text:name="_gjdgxs"/><text:span text:style-name="T21">§ 4º Os valores de preço público não pagos, nos respectivos vencimentos, serão atualizados, anualmente, com base na variação do Índice de Preço ao Consumidor Amplo Especial - IPCA-E, </text:span><text:soft-page-break/><text:span text:style-name="T21">calculado pelo Instituto Brasileiro de Geografia e Estatística - IBGE, ou outro índice que por lei municipal vier a substituí-lo, acrescidos de multa e juros moratórios, na forma prevista nesta Lei.</text:span></text:p>
      <text:p text:style-name="P7"/>
      <text:p text:style-name="P4"><text:span text:style-name="T9">CAPÍTULO III</text:span></text:p>
      <text:p text:style-name="P4"><text:span text:style-name="T9">DAS SANÇÕES</text:span></text:p>
      <text:p text:style-name="P16"/>
      <text:p text:style-name="P38"><text:span text:style-name="revogado"><text:span text:style-name="T29">Art. 13. A infração a qualquer dispositivo deste Decreto e da Lei nº 5.324/2019 enseja a aplicação das sanções previstas na Lei Federal nº 9.503, de 23.09.1997 (Código de Trânsito Brasileiro) e na Lei Municipal nº 4.942, de 26.08.2016 (N</text:span></text:span><text:span text:style-name="T29">ormas para coibir a atividade econômica que consiste no transporte clandestino e/ou irregular de passageiros em Teresina).</text:span></text:p>
      <text:p text:style-name="P38"><text:span text:style-name="revogado"><text:span text:style-name="T29">Parágrafo único. Lavrado o auto de infração o autuado terá o prazo de recurso conforme a legislação infringida.</text:span></text:span></text:p>
      <text:p text:style-name="P42"><text:span text:style-name="revogado"/></text:p>
      <text:p text:style-name="P38"><text:span text:style-name="revogado"><text:span text:style-name="T29">Art. 14. As penalidades, medidas administrativas e sanções serão definidas conforme a legislação aplicada em cada caso em concreto, podendo, inclusive, ser aplicadas cumulativamente, a:</text:span></text:span></text:p>
      <text:p text:style-name="P43"/>
      <text:p text:style-name="P37"><text:span text:style-name="revogado"><text:span text:style-name="T29">I -<text:tab/>notificação por escrito;</text:span></text:span></text:p>
      <text:p text:style-name="P37"><text:span text:style-name="revogado"><text:span text:style-name="T29">II -<text:tab/>multa simples ou diária;</text:span></text:span></text:p>
      <text:p text:style-name="P37"><text:span text:style-name="revogado"><text:span text:style-name="T29">III -<text:tab/>retenção do veículo;</text:span></text:span></text:p>
      <text:p text:style-name="P37"><text:span text:style-name="revogado"><text:span text:style-name="T29">IV -<text:tab/>remoção do veículo;</text:span></text:span></text:p>
      <text:p text:style-name="P37"><text:span text:style-name="revogado"><text:span text:style-name="T29">V -<text:tab/>recolhimento de documentos;</text:span></text:span></text:p>
      <text:p text:style-name="P37"><text:span text:style-name="revogado"><text:span text:style-name="T29">VI -<text:tab/>apreensão;</text:span></text:span></text:p>
      <text:p text:style-name="P37"><text:span text:style-name="revogado"><text:span text:style-name="T29">VII -<text:tab/>interdição parcial ou total do estabelecimento ou atividades;</text:span></text:span></text:p>
      <text:p text:style-name="P37"><text:span text:style-name="revogado"><text:span text:style-name="T29">VIII -<text:tab/>cassação imediata do alvará de licenciamento do estabelecimento.</text:span></text:span></text:p>
      <text:p text:style-name="P29"/>
      <text:p text:style-name="P38"><text:span text:style-name="revogado"><text:span text:style-name="T29">Parágrafo único. As penalidades e medidas administrativas, constantes deste artigo, não são taxativas e não esgotam a aplicação de outras eventualmente previstas na legislação vigente sobre a matéria.</text:span></text:span></text:p>
      <text:p text:style-name="P42"><text:span text:style-name="revogado"/></text:p>
      <text:p text:style-name="P38"><text:span text:style-name="revogado"><text:span text:style-name="T29">Art. 15. As penalidades previstas para os serviços, de que trata este Decreto, aplicam-se, de forma plena, em relação àqueles que operarem clandestinamente, sem o credenciamento regular.</text:span></text:span></text:p>
      <text:p text:style-name="P42"/>
      <text:p text:style-name="P38"><text:span text:style-name="revogado"><text:span text:style-name="T29">Art. 16. O descumprimento ao disposto neste Decreto, em consonância com a Lei nº 5.324/2019, por parte das OTTs, ensejará a aplicação das seguintes penalidades:</text:span></text:span></text:p>
      <text:p text:style-name="P43"><text:span text:style-name="revogado"/></text:p>
      <text:p text:style-name="P39"><text:span text:style-name="revogado"><text:span text:style-name="T29">I -<text:tab/>multa de R$ 30.000,00 (trinta mil reais), na primeira ocorrência;</text:span></text:span></text:p>
      <text:p text:style-name="P39"><text:span text:style-name="revogado"><text:span text:style-name="T29">II -<text:tab/>multa cobrada a partir do dobro e até 10 (dez) vezes, no caso de reincidência; e</text:span></text:span></text:p>
      <text:p text:style-name="P39"><text:span text:style-name="revogado"><text:span text:style-name="T29">III -<text:tab/>descredenciamento da OTTs, em caso de reiteradas reincidências.</text:span></text:span></text:p>
      <text:p text:style-name="P42"><text:span text:style-name="revogado"/></text:p>
      <text:p text:style-name="P38"><text:span text:style-name="revogado"><text:span text:style-name="T29">Art. 17. A exploração da atividade de </text:span></text:span><text:span text:style-name="T29">serviço de transporte remunerado privado individual de passageiros, intermediados pelas Operadoras de Tecnologia de Transporte - OTTs</text:span><text:span text:style-name="revogado"><text:span text:style-name="T29">, sem o cumprimento dos requisitos previstos neste Decreto regulamentador da Lei nº 5.324/2019, caracterizará transporte clandestino de passageiros ou concorrência desleal, conforme Lei nº 4.942/2016.</text:span></text:span></text:p>
      <text:p text:style-name="P42"><text:span text:style-name="revogado"/></text:p>
      <text:p text:style-name="P38"><text:span text:style-name="revogado"><text:span text:style-name="T29">Art. 18. Os recursos provenientes das multas aplicadas, em razão das penalidades previstas neste Decreto, ficarão sob a gestão da STRANS.</text:span></text:span></text:p>
      <text:p text:style-name="P13"/>
      <text:p text:style-name="P4"><text:span text:style-name="T9">CAPÍTULO IV</text:span></text:p>
      <text:p text:style-name="P4"><text:soft-page-break/><text:span text:style-name="T4">DAS NOTIFICAÇÕES E RECURSOS ADMINISTRATIVOS</text:span></text:p>
      <text:p text:style-name="P15"/>
      <text:p text:style-name="P38"><text:span text:style-name="revogado"><text:span text:style-name="T29">Art. 19. Os avisos, ordens, intimações e informações de multas ou penalidades serão feitos e tornados efetivos pela STRANS, mediante comunicação ao infrator, por meio de ofício, devidamente protocolado, ou por meio de notificação contendo os detalhes indispensáveis, na forma da legislação vigente.</text:span></text:span></text:p>
      <text:p text:style-name="P44"><text:span text:style-name="revogado"/></text:p>
      <text:p text:style-name="P38"><text:span text:style-name="revogado"><text:span text:style-name="T29">Art. 20. Poderá dar motivos à lavratura de auto de infração qualquer violação às normas deste Decreto, em consonância com a Lei nº 5.324/2019, que for levada a conhecimento da STRANS, a qual é responsável pelo controle e fiscalização do serviço de transporte, realizado por intermédio de plataformas digitais.</text:span></text:span></text:p>
      <text:p text:style-name="P42"><text:span text:style-name="revogado"/></text:p>
      <text:p text:style-name="P38"><text:span text:style-name="revogado"><text:span text:style-name="T29">Parágrafo único. Ao receber a reclamação, a STRANS ordenará, quando couber, a lavratura do auto de infração, sempre com a devida comunicação ao infrator.</text:span></text:span></text:p>
      <text:p text:style-name="P42"><text:span text:style-name="revogado"/></text:p>
      <text:p text:style-name="P38"><text:span text:style-name="revogado"><text:span text:style-name="T29">Art. 21. O infrator terá o prazo de 30 (trinta) dias, da </text:span></text:span><text:span text:style-name="revogado"><text:span text:style-name="T30">notificação de autuação</text:span></text:span><text:span text:style-name="revogado"><text:span text:style-name="T29">, para, querendo, apresentar sua defesa junto à STRANS. </text:span></text:span></text:p>
      <text:p text:style-name="P42"><text:span text:style-name="revogado"/></text:p>
      <text:p text:style-name="P38"><text:span text:style-name="revogado"><text:span text:style-name="T29">§ 1º Esgotadas as tentativas para notificação de autuação do infrator, por meio postal ou pessoal, as notificações serão realizadas por edital publicado em Diário Oficial, observado o disposto no art. 282, § 1º, da Lei Federal nº 9.503/1997 (Código de Trânsito Brasileiro), e o prazo prescricional de 5 (cinco) anos para o exercício da ação punitiva. </text:span></text:span></text:p>
      <text:p text:style-name="P42"><text:span text:style-name="revogado"/></text:p>
      <text:p text:style-name="P38"><text:span text:style-name="revogado"><text:span text:style-name="T29">§ 2º Apresentada defesa em relação à notificação de autuação, a STRANS terá o prazo de 30 (trinta) dias para o seu julgamento.</text:span></text:span></text:p>
      <text:p text:style-name="P42"><text:span text:style-name="revogado"/></text:p>
      <text:p text:style-name="P38"><text:span text:style-name="revogado"><text:span text:style-name="T29">Art. 22. O infrator terá prazo de 30 (trinta) dias, a contar do recebimento da </text:span></text:span><text:span text:style-name="revogado"><text:span text:style-name="T30">notificação de penalidade</text:span></text:span><text:span text:style-name="revogado"><text:span text:style-name="T29">, para efetuar o pagamento da respectiva multa.</text:span></text:span></text:p>
      <text:p text:style-name="P42"><text:span text:style-name="revogado"/></text:p>
      <text:p text:style-name="P38"><text:span text:style-name="revogado"><text:span text:style-name="T29">§ 1º Esgotadas as tentativas para notificação de penalidade do infrator, por meio postal ou pessoal, as notificações serão realizadas por edital publicado em Diário Oficial, observado o disposto no art. 282, § 1º, da Lei Federal nº 9.503/1997 (Código de Trânsito Brasileiro), e o prazo prescricional de 5 (cinco) anos para o exercício da ação punitiva. </text:span></text:span></text:p>
      <text:p text:style-name="P42"><text:span text:style-name="revogado"/></text:p>
      <text:p text:style-name="P38"><text:span text:style-name="revogado"><text:span text:style-name="T29">§ 2º A falta de pagamento da multa, no prazo previsto no </text:span></text:span><text:span text:style-name="revogado"><text:span text:style-name="T15">art. 22,</text:span></text:span><text:span text:style-name="revogado"><text:span text:style-name="T29"> deste Decreto, implicará na apreensão do Certificado de Credenciamento, que somente será liberado após o pagamento da multa, com acréscimo de 20% (vinte por cento) sobre o respectivo valor.</text:span></text:span></text:p>
      <text:p text:style-name="P42"><text:span text:style-name="revogado"/></text:p>
      <text:p text:style-name="P38"><text:span text:style-name="revogado"><text:span text:style-name="T29">Art. 23. No prazo de 30 (trinta) dias, do recebimento da notificação de penalidade, o infrator poderá apresentar requerimento de reconsideração, com efeito suspensivo, ao </text:span></text:span><text:span text:style-name="T29">Conselho Municipal de Transportes Coletivos</text:span><text:span text:style-name="revogado"><text:span text:style-name="T29">.</text:span></text:span></text:p>
      <text:p text:style-name="P45"><text:span text:style-name="revogado"/></text:p>
      <text:p text:style-name="P46"><text:span text:style-name="revogado"><text:span text:style-name="T29">CAPÍTULO V</text:span></text:span></text:p>
      <text:p text:style-name="P46"><text:span text:style-name="revogado"><text:span text:style-name="T29">DISPOSIÇÕES FINAIS</text:span></text:span></text:p>
      <text:p text:style-name="P9"/>
      <text:p text:style-name="P1"><text:span text:style-name="T9">Art. 24. As OTTs credenciadas ficam obrigadas a abrir e compartilhar com o Município de Teresina, dados necessários ao controle e à regulação de políticas públicas de mobilidade urbana, garantida a privacidade e confidencialidade dos dados pessoais dos usuários.</text:span></text:p>
      <text:p text:style-name="P7"/>
      <text:p text:style-name="P1"><text:soft-page-break/><text:span text:style-name="T9">Parágrafo único. O compartilhamento das informações mencionadas no </text:span><text:span text:style-name="T10">caput</text:span><text:span text:style-name="T9"> deste artigo será realizado por meio eletrônico, que garanta a segurança, confidencialidade e privacidade dos dados transmitidos.</text:span></text:p>
      <text:p text:style-name="P7"/>
      <text:p text:style-name="P1"><text:span text:style-name="T9">Art. 25. São considerados protegidos por sigilo legal, independentemente de classificação:</text:span></text:p>
      <text:p text:style-name="P7"/>
      <text:p text:style-name="P1"><text:span text:style-name="T9">I - todos os dados e informações pessoais de passageiros e condutores que possam ferir a sua privacidade, de acordo com o art. 31, da Lei Federal nº 12.527, de 18.11.2011, com o Marco Civil da Internet (Lei Federal nº 12.965, de 23.04.2014) e legislação aplicável;</text:span></text:p>
      <text:p text:style-name="P9"/>
      <text:p text:style-name="P1"><text:span text:style-name="T9">II - todos os dados ou informações cobertos por sigilo empresarial, que revelem ou permitam inferir as estratégias comerciais das OTTs, em especial aqueles que revelem a participação no mercado de cada Operadora, os planos de expansão de suas operações, que demonstrem os níveis de serviço por ela mantidos ou que de qualquer modo possam interferir na avaliação do valor de mercado da OTT.</text:span></text:p>
      <text:p text:style-name="P7"/>
      <text:p text:style-name="P1"><text:span text:style-name="T9">Parágrafo único. Podem ainda ser consideradas sigilosas as informações que, em razão de circunstâncias fáticas, temporais ou mercadológicas, possam violar o sigilo comercial das OTTs.</text:span></text:p>
      <text:p text:style-name="P7"/>
      <text:p text:style-name="P1"><text:span text:style-name="T9">Art. 26. Este Decreto entra em vigor na data de sua publicação.</text:span></text:p>
      <text:p text:style-name="P8"/>
      <text:p text:style-name="P1"><text:span text:style-name="T5">Art. 27. Revogam-se as disposições em contrário.</text:span></text:p>
      <text:p text:style-name="P8"/>
      <text:p text:style-name="P1"><text:span text:style-name="T5">Gabinete do Prefeito Municipal de Teresina (PI), em 20 de maio de 2019.</text:span></text:p>
      <text:p text:style-name="P8"/>
      <text:p text:style-name="P8"/>
      <text:p text:style-name="P31"/>
      <text:p text:style-name="P32"><text:span text:style-name="T27">FIRMINO DA SILVEIRA SOARES FILHO</text:span></text:p>
      <text:p text:style-name="P32"><text:span text:style-name="T7">Prefeito de Teresina</text:span></text:p>
      <text:p text:style-name="P33"/>
      <text:p text:style-name="P31"/>
      <text:p text:style-name="P31"/>
      <text:p text:style-name="P32"><text:span text:style-name="T28">RAIMUNDO EUGÊNIO BARBOSA DOS SANTOS ROCHA</text:span></text:p>
      <text:p text:style-name="P32"><text:span text:style-name="T22">Secretário Municipal de Governo</text:span></text:p>
      <text:p text:style-name="P34"/>
      <text:p text:style-name="P8"/>
      <text:p text:style-name="P8"/>
      <text:p text:style-name="P8"/>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2" svg:font-family="Arial" style:font-family-generic="swiss"/>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pt" fo:country="BR"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pt" fo:country="BR"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line-height="115%"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Header" style:family="paragraph" style:parent-style-name="Standard" style:default-outline-level="" style:class="extra">
      <style:paragraph-properties fo:margin-top="0cm" fo:margin-bottom="0cm" loext:contextual-spacing="false" fo:line-height="100%">
        <style:tab-stops>
          <style:tab-stop style:position="7.5cm" style:type="center"/>
          <style:tab-stop style:position="15cm" style:type="right"/>
        </style:tab-stops>
      </style:paragraph-properties>
    </style:style>
    <style:style style:name="normal" style:family="paragraph" style:default-outline-level="">
      <style:paragraph-properties fo:margin-top="0cm" fo:margin-bottom="0cm" loext:contextual-spacing="true" fo:text-align="start" style:justify-single-word="false" fo:orphans="2" fo:widows="2" style:writing-mode="lr-tb"/>
      <style:text-properties style:font-name="Arial" fo:font-family="Arial" style:font-family-generic="roman" style:font-pitch="variable" style:font-name-asian="Arial1" style:font-family-asian="Arial" style:font-family-generic-asian="system" style:font-pitch-asian="variable" style:language-asian="pt" style:country-asian="BR" style:font-name-complex="Arial1" style:font-family-complex="Arial" style:font-family-generic-complex="system" style:font-pitch-complex="variable"/>
    </style:style>
    <style:style style:name="Footer" style:family="paragraph" style:parent-style-name="Standard" style:default-outline-level="" style:class="extra">
      <style:paragraph-properties fo:margin-top="0cm" fo:margin-bottom="0cm" loext:contextual-spacing="false" fo:line-height="100%">
        <style:tab-stops>
          <style:tab-stop style:position="7.5cm" style:type="center"/>
          <style:tab-stop style:position="15cm" style:type="right"/>
        </style:tab-stops>
      </style:paragraph-properties>
    </style:style>
    <style:style style:name="Default_20_Paragraph_20_Font" style:display-name="Default Paragraph Font" style:family="text"/>
    <style:style style:name="Cabeçalho_20_Char" style:display-name="Cabeçalho Char" style:family="text" style:parent-style-name="Default_20_Paragraph_20_Font"/>
    <style:style style:name="revogado" style:family="text" style:parent-style-name="Default_20_Paragraph_20_Font"/>
    <style:style style:name="Strong" style:family="text" style:parent-style-name="Default_20_Paragraph_20_Font">
      <style:text-properties fo:font-weight="bold" style:font-weight-asian="bold" style:font-weight-complex="bold"/>
    </style:style>
    <style:style style:name="Rodapé_20_Char" style:display-name="Rodapé Char" style:family="text" style:parent-style-name="Default_20_Paragraph_20_Font"/>
    <style:style style:name="ListLabel_20_1" style:display-name="ListLabel 1" style:family="text">
      <style:text-properties fo:font-size="10pt" style:font-size-asian="10pt"/>
    </style:style>
    <style:style style:name="ListLabel_20_2" style:display-name="ListLabel 2" style:family="text">
      <style:text-properties fo:font-size="10pt" style:font-size-asian="10pt"/>
    </style:style>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end" style:justify-single-word="false"/>
    </style:style>
    <style:style style:name="MT1" style:family="text">
      <style:text-properties fo:font-size="8pt" style:font-size-asian="8pt" style:font-size-complex="8pt"/>
    </style:style>
    <style:page-layout style:name="Mpm1">
      <style:page-layout-properties fo:page-width="21.001cm" fo:page-height="29.7cm" style:num-format="1" style:print-orientation="portrait" fo:margin-top="1.251cm" fo:margin-bottom="1.501cm" fo:margin-left="2.752cm" fo:margin-right="1.748cm" style:writing-mode="lr-tb" style:layout-grid-color="#c0c0c0" style:layout-grid-lines="36"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4.001cm" fo:margin-left="0cm" fo:margin-right="0cm" fo:margin-bottom="3.9cm" style:dynamic-spacing="true"/>
      </style:header-style>
      <style:footer-style/>
    </style:page-layout>
  </office:automatic-styles>
  <office:master-styles>
    <style:master-page style:name="Standard" style:page-layout-name="Mpm1">
      <style:header>
        <text:p text:style-name="MP1"><text:span text:style-name="MT1"><text:page-number text:select-page="current">9</text:page-number></text:span></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mgov 09</meta:initial-creator>
    <dc:creator>cliente</dc:creator>
    <meta:editing-cycles>5</meta:editing-cycles>
    <meta:print-date>2019-05-20T13:13:00</meta:print-date>
    <meta:creation-date>2019-05-13T12:31:00</meta:creation-date>
    <dc:date>2019-05-20T13:13:00</dc:date>
    <meta:editing-duration>PT5M</meta:editing-duration>
    <meta:generator>LibreOffice/6.1.4.2$Windows_X86_64 LibreOffice_project/9d0f32d1f0b509096fd65e0d4bec26ddd1938fd3</meta:generator>
    <meta:document-statistic meta:table-count="0" meta:image-count="0" meta:object-count="0" meta:page-count="9" meta:paragraph-count="147" meta:word-count="3595" meta:character-count="22752" meta:non-whitespace-character-count="19280"/>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